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ijdelijk schoolgebouw, Zwarte Woud 211, 3524SG Utrecht, GU-Z2024-00161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warte Woud 211, 3524SG Utrecht</text:p>
            <text:p text:style-name="common-al">GU-Z2024-0016135</text:p>
            <text:p text:style-name="common-al">Toelichting: het bouwen van een tijdelijk schoolgebouw</text:p>
            <text:p text:style-name="common-al">Datum besluit: 12 september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5901</text:span><text:line-break/><text:date style:data-style-name="dag" text:fixed="true" text:date-value="2024-09-17"/><text:line-break/><text:date style:data-style-name="jaar" text:fixed="true" text:date-value="2024-09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901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901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6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6135</meta:user-defined>
    <meta:user-defined meta:name="DCTERMS.abstract">Verleende Omgevingsvergunning, het bouwen van een tijdelijk schoolgebouw, Zwarte Woud 211, 3524SG Utrecht, GU-Z2024-0016135</meta:user-defined>
    <dc:language>nl</dc:language>
    <meta:user-defined meta:name="DC.title">Verleende Omgevingsvergunning, het bouwen van een tijdelijk schoolgebouw, Zwarte Woud 211, 3524SG Utrecht, GU-Z2024-0016135</meta:user-defined>
    <meta:user-defined meta:name="OVERHEIDop.datumEindeReactietermijn">2024-10-25</meta:user-defined>
    <meta:user-defined meta:name="OVERHEIDop.terinzageleggingBG">https://jeleefomgeving.nl/inzien/002220647/28908db4-71e1-11ef-a33b-0050560122a3</meta:user-defined>
    <meta:user-defined meta:name="OVERHEIDop.locatietype/OVERHEIDop.gebiedsmarkering">GeometrieRef</meta:user-defined>
    <meta:user-defined meta:name="DCTERMS.W3CDTF/DCTERMS.available">2024-09-17</meta:user-defined>
    <meta:user-defined meta:name="DCTERMS.W3CDTF/OVERHEIDop.jaargang">2024</meta:user-defined>
    <meta:user-defined meta:name="OVERHEIDop.externeBijlage">Afwijkvergunning|exb-2024-35637</meta:user-defined>
    <meta:user-defined meta:name="OVERHEIDop.publicationIssue">395901</meta:user-defined>
    <meta:user-defined meta:name="OVERHEIDop.GmbID/DC.identifier">gmb-2024-395901</meta:user-defined>
    <meta:user-defined meta:name="OVERHEIDop.versieInformatie"/>
  </office:meta>
</office:document-meta>
</file>