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Lenderinkweg 31 Wekerom, het bouwen van een bedrijfspand en maken van uitwe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2 september 2024</text:p>
            <text:p text:style-name="common-al">Zaaknummer 2024W01020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5555</text:span><text:line-break/><text:date style:data-style-name="dag" text:fixed="true" text:date-value="2024-09-17"/><text:line-break/><text:date style:data-style-name="jaar" text:fixed="true" text:date-value="2024-09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5555</text:span><text:date style:data-style-name="nicedate" text:fixed="true" text:date-value="2024-09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5555</text:span><text:date style:data-style-name="nicedate" text:fixed="true" text:date-value="2024-09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Lenderinkweg 31 Wekerom, het bouwen van een bedrijfspand en maken van uitwegen.</meta:user-defined>
    <meta:user-defined meta:name="DCTERMS.W3CDTF/DCTERMS.available">2024-09-17</meta:user-defined>
    <meta:user-defined meta:name="DCTERMS.W3CDTF/OVERHEIDop.jaargang">2024</meta:user-defined>
    <meta:user-defined meta:name="OVERHEIDop.publicationIssue">395555</meta:user-defined>
    <meta:user-defined meta:name="OVERHEIDop.GmbID/DC.identifier">gmb-2024-395555</meta:user-defined>
    <meta:user-defined meta:name="OVERHEIDop.versieInformatie"/>
  </office:meta>
</office:document-meta>
</file>