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rfafscheidingen, Leo Fallplantsoen 53, 3543HG Utrecht, GU-Z2024-00195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o Fallplantsoen 53, 3543HG Utrecht</text:p>
            <text:p text:style-name="common-al">GU-Z2024-0019506</text:p>
            <text:p text:style-name="common-al">Toelichting: het bouwen van erfafscheidingen</text:p>
            <text:p text:style-name="common-al">Datum besluit: 11 september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578</text:span><text:line-break/><text:date style:data-style-name="dag" text:fixed="true" text:date-value="2024-09-17"/><text:line-break/><text:date style:data-style-name="jaar" text:fixed="true" text:date-value="2024-09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4578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4578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6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9506</meta:user-defined>
    <meta:user-defined meta:name="DCTERMS.abstract">Verleende Omgevingsvergunning, het bouwen van erfafscheidingen, Leo Fallplantsoen 53, 3543HG Utrecht, GU-Z2024-0019506</meta:user-defined>
    <dc:language>nl</dc:language>
    <meta:user-defined meta:name="DC.title">Verleende Omgevingsvergunning, het bouwen van erfafscheidingen, Leo Fallplantsoen 53, 3543HG Utrecht, GU-Z2024-0019506</meta:user-defined>
    <meta:user-defined meta:name="OVERHEIDop.datumEindeReactietermijn">2024-10-25</meta:user-defined>
    <meta:user-defined meta:name="OVERHEIDop.terinzageleggingBG">https://jeleefomgeving.nl/inzien/002220647/3754c781-7196-11ef-a340-00505601200c</meta:user-defined>
    <meta:user-defined meta:name="OVERHEIDop.locatietype/OVERHEIDop.gebiedsmarkering">GeometrieRef</meta:user-defined>
    <meta:user-defined meta:name="DCTERMS.W3CDTF/DCTERMS.available">2024-09-17</meta:user-defined>
    <meta:user-defined meta:name="DCTERMS.W3CDTF/OVERHEIDop.jaargang">2024</meta:user-defined>
    <meta:user-defined meta:name="OVERHEIDop.externeBijlage">Afwijkvergunning|exb-2024-35542</meta:user-defined>
    <meta:user-defined meta:name="OVERHEIDop.publicationIssue">394578</meta:user-defined>
    <meta:user-defined meta:name="OVERHEIDop.GmbID/DC.identifier">gmb-2024-394578</meta:user-defined>
    <meta:user-defined meta:name="OVERHEIDop.versieInformatie"/>
  </office:meta>
</office:document-meta>
</file>