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 omgevingsvergunning (reguliere procedure), het bouwen van 15 woningen, De Kamp 3 t/m 25, Surhuisterveen (Kadastrale Surhuizum B, 8753)</text:p>
      <text:section text:name="zakelijke-mededeling_id1-3-2" text:style-name="zakelijke-mededeling">
        <text:section text:name="zakelijke-mededeling-tekst_id1-3-2-1" text:style-name="zakelijke-mededeling-tekst">
          <text:section text:name="tekst_id1-3-2-1-1" text:style-name="tekst">
            <text:p text:style-name="common-al">De Kamp 3 t/m 25, Surhuisterveen (Kadastrale Surhuizum B, 8753)</text:p>
            <text:p text:style-name="common-al">Zaaknummer: 0059115517</text:p>
            <text:p text:style-name="common-al">het bouwen van 15 woningen</text:p>
            <text:p text:style-name="common-al">Datum ontvangst: 18 juni 2024</text:p>
            <text:p text:style-name="common-al">Datum bekendmaking besluit: 11 september 2024</text:p>
            <text:p text:style-name="common-al">
            <text:span text:style-name="nadrukvet">Bezwaar indienen</text:span>
          </text:p>
            <text:p text:style-name="last-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91710</text:span><text:line-break/><text:date style:data-style-name="dag" text:fixed="true" text:date-value="2024-09-18"/><text:line-break/><text:date style:data-style-name="jaar" text:fixed="true" text:date-value="2024-09-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1710</text:span><text:date style:data-style-name="nicedate" text:fixed="true" text:date-value="2024-09-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1710</text:span><text:date style:data-style-name="nicedate" text:fixed="true" text:date-value="2024-09-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0/xml/MC-DRP-OmgevingsvergunningAfhandeling-Web-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Achtkarspelen - verleend omgevingsvergunning (reguliere procedure), het bouwen van 15 woningen, De Kamp 3 t/m 25, Surhuisterveen (Kadastrale Surhuizum B, 8753)</meta:user-defined>
    <meta:user-defined meta:name="DCTERMS.W3CDTF/DCTERMS.available">2024-09-18</meta:user-defined>
    <meta:user-defined meta:name="DCTERMS.W3CDTF/OVERHEIDop.jaargang">2024</meta:user-defined>
    <meta:user-defined meta:name="OVERHEIDop.publicationIssue">391710</meta:user-defined>
    <meta:user-defined meta:name="OVERHEIDop.GmbID/DC.identifier">gmb-2024-391710</meta:user-defined>
    <meta:user-defined meta:name="OVERHEIDop.versieInformatie"/>
  </office:meta>
</office:document-meta>
</file>