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ek 37 -2024: gemeente Drimmelen, tijdelijke verkeersmaatregel, diverse straten in Wagenberg wegens werkzaamhe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Drimmelen maken bekend dat zij toestemming hebben gegeven tot het afsluiten van: </text:p>
            <text:p text:style-name="common-al">1. de kruising Dorpsstraat – Brouwerijstraat – Kerkstraat in Wagenberg van 9 september tot en met 20 september 2024;</text:p>
            <text:p text:style-name="last-al"> 2. de kruising Brouwerijstraat – Parallelwegn in Wagenberg van 23 september tot en met 27 september 2024, e.e.a. zoveel korter of langer dan nodig is wegens werkzaamheden t.b.v. veilige sport- en schoolroutes Wagenber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rimmelen</text:p>
            </table:table-cell>
            <table:table-cell office:value-type="string" table:style-name="header.C">
              <text:p text:style-name="headerright"><text:span text:style-name="nr">Nr. 391689</text:span><text:line-break/><text:date style:data-style-name="dag" text:fixed="true" text:date-value="2024-09-13"/><text:line-break/><text:date style:data-style-name="jaar" text:fixed="true" text:date-value="2024-09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1689</text:span><text:date style:data-style-name="nicedate" text:fixed="true" text:date-value="2024-09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1689</text:span><text:date style:data-style-name="nicedate" text:fixed="true" text:date-value="2024-09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3.26/xml/MC-DRP-Voorlichting-Web-ZM.xml</meta:user-defined>
    <meta:user-defined meta:name="OVERHEID.Gemeente/DC.creator">Drimmelen</meta:user-defined>
    <meta:user-defined meta:name="OVERHEID.Informatietype/DC.type">officiële publicatie</meta:user-defined>
    <meta:user-defined meta:name="OVERHEID.Gemeente/DCTERMS.publisher">Drimmelen</meta:user-defined>
    <meta:user-defined meta:name="OVERHEID.Gemeente/OVERHEID.authority">Drimmelen</meta:user-defined>
    <meta:user-defined meta:name="OVERHEID.TaxonomieBeleidsagendaDecentraal/OVERHEID.category">Verkeer | Organisatie en beleid</meta:user-defined>
    <meta:user-defined meta:name="OVERHEIDop.Rubriek/DC.type">andere voorlichtingsinformatie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DC.title">Week 37 -2024: gemeente Drimmelen, tijdelijke verkeersmaatregel, diverse straten in Wagenberg wegens werkzaamheden</meta:user-defined>
    <meta:user-defined meta:name="DCTERMS.W3CDTF/DCTERMS.available">2024-09-13</meta:user-defined>
    <meta:user-defined meta:name="DCTERMS.W3CDTF/OVERHEIDop.jaargang">2024</meta:user-defined>
    <meta:user-defined meta:name="OVERHEIDop.publicationIssue">391689</meta:user-defined>
    <meta:user-defined meta:name="OVERHEIDop.GmbID/DC.identifier">gmb-2024-391689</meta:user-defined>
    <meta:user-defined meta:name="OVERHEIDop.versieInformatie"/>
  </office:meta>
</office:document-meta>
</file>