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Waagstraat 7, 9101 LC Dokkum, Gasthuisstraat 5, 9101 LD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26886. De omgevingsvergunning is verleend. De gemeente geeft hiermee toestemming voor het verbouwen van het pand tot twee appartementen aan Waagstraat 7, 9101 LC Dokkum, Gasthuisstraat 5, 9101 LD Dokkum. (besluit is verzonden op 11 september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0632</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0632</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0632</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26886</meta:user-defined>
    <meta:user-defined meta:name="DCTERMS.abstract">Verleende omgevingsvergunning voor het verbouwen van het pand tot twee appartementen op locatie Waagstraat 7, 9101 LC Dokkum, Gasthuisstraat 5, 9101 LD Dokkum.</meta:user-defined>
    <dc:language>nl</dc:language>
    <meta:user-defined meta:name="OVERHEIDop.locatietype/OVERHEIDop.gebiedsmarkering">Punt</meta:user-defined>
    <meta:user-defined meta:name="OVERHEIDop.locatietype/OVERHEIDop.gebiedsmarkering">Punt</meta:user-defined>
    <meta:user-defined meta:name="DC.title">Besluit op aanvraag omgevingsvergunning Waagstraat 7, 9101 LC Dokkum, Gasthuisstraat 5, 9101 LD Dokkum</meta:user-defined>
    <meta:user-defined meta:name="DCTERMS.W3CDTF/DCTERMS.available">2024-09-18</meta:user-defined>
    <meta:user-defined meta:name="DCTERMS.W3CDTF/OVERHEIDop.jaargang">2024</meta:user-defined>
    <meta:user-defined meta:name="OVERHEIDop.publicationIssue">390632</meta:user-defined>
    <meta:user-defined meta:name="OVERHEIDop.GmbID/DC.identifier">gmb-2024-390632</meta:user-defined>
    <meta:user-defined meta:name="OVERHEIDop.versieInformatie"/>
  </office:meta>
</office:document-meta>
</file>