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Zwaaikom het bouwen van 18 woningen 418 C aan Verzoeklocatie 20240910010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091001073,</text:span> Zwaaikom het bouwen van 18 woningen 418 C (1054218 ontvangen 10-09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4218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0143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0143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0143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4218</meta:user-defined>
    <dc:language>nl</dc:language>
    <meta:user-defined meta:name="OVERHEIDop.locatietype/OVERHEIDop.gebiedsmarkering">Vlak</meta:user-defined>
    <meta:user-defined meta:name="DC.title">Aanvraag vergunning voor Zwaaikom het bouwen van 18 woningen 418 C aan Verzoeklocatie 2024091001073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0143</meta:user-defined>
    <meta:user-defined meta:name="OVERHEIDop.GmbID/DC.identifier">gmb-2024-390143</meta:user-defined>
    <meta:user-defined meta:name="OVERHEIDop.versieInformatie"/>
  </office:meta>
</office:document-meta>
</file>