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SCHOONVELDSINGEL 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Schoonveldsingel 3 Vught, het bouwen van een vrijstaande woning met bijbehorende bouwwerken, Z24-276843.</text:p>
            <text:p text:style-name="common-al">De vergunning is verzonden op 9 sept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0132</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0132</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0132</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SCHOONVELDSINGEL 3 VUGHT</meta:user-defined>
    <meta:user-defined meta:name="DCTERMS.W3CDTF/DCTERMS.available">2024-09-18</meta:user-defined>
    <meta:user-defined meta:name="DCTERMS.W3CDTF/OVERHEIDop.jaargang">2024</meta:user-defined>
    <meta:user-defined meta:name="OVERHEIDop.publicationIssue">390132</meta:user-defined>
    <meta:user-defined meta:name="OVERHEIDop.GmbID/DC.identifier">gmb-2024-390132</meta:user-defined>
    <meta:user-defined meta:name="OVERHEIDop.versieInformatie"/>
  </office:meta>
</office:document-meta>
</file>