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loods met inpandige woning, Rustenburgerweg 1, Tytsjerk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ustenburgerweg 1, Tytsjerk </text:p>
            <text:p text:style-name="common-al">Dso: 2024012200550</text:p>
            <text:p text:style-name="common-al">het bouwen van een loods met inpandige woning</text:p>
            <text:p text:style-name="common-al">Datum ontvangst: 22 januari 202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8893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93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93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Tytsjerksteradiel - ontvangen aanvraag omgevingsvergunning, het bouwen van een loods met inpandige woning, Rustenburgerweg 1, Tytsjerk</meta:user-defined>
    <meta:user-defined meta:name="DCTERMS.W3CDTF/DCTERMS.available">2024-01-31</meta:user-defined>
    <meta:user-defined meta:name="DCTERMS.W3CDTF/OVERHEIDop.jaargang">2024</meta:user-defined>
    <meta:user-defined meta:name="OVERHEIDop.publicationIssue">38893</meta:user-defined>
    <meta:user-defined meta:name="OVERHEIDop.GmbID/DC.identifier">gmb-2024-38893</meta:user-defined>
    <meta:user-defined meta:name="OVERHEIDop.versieInformatie"/>
  </office:meta>
</office:document-meta>
</file>