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dakopbouw (4e bouwlaag), Huis te Zuylenlaan 34, 3554JA Utrecht, GU-Z2024-0008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is te Zuylenlaan 34, 3554JA Utrecht</text:p>
            <text:p text:style-name="common-al">GU-Z2024-0008004</text:p>
            <text:p text:style-name="common-al">Toelichting: het bouwen van dakopbouw (4e bouwlaag)</text:p>
            <text:p text:style-name="common-al">Datum besluit: 2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8217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217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217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8004</meta:user-defined>
    <meta:user-defined meta:name="DCTERMS.abstract">Verleende Omgevingsvergunning, het bouwen van dakopbouw (4e bouwlaag), Huis te Zuylenlaan 34, 3554JA Utrecht, GU-Z2024-0008004</meta:user-defined>
    <dc:language>nl</dc:language>
    <meta:user-defined meta:name="OVERHEIDop.locatietype/OVERHEIDop.gebiedsmarkering">Vlak</meta:user-defined>
    <meta:user-defined meta:name="DC.title">Verleende Omgevingsvergunning, het bouwen van dakopbouw (4e bouwlaag), Huis te Zuylenlaan 34, 3554JA Utrecht, GU-Z2024-0008004</meta:user-defined>
    <meta:user-defined meta:name="OVERHEIDop.datumEindeReactietermijn">2024-10-21</meta:user-defined>
    <meta:user-defined meta:name="OVERHEIDop.terinzageleggingBG">https://jeleefomgeving.nl/inzien/002220647/7c0d2aa7-6eb2-11ef-a340-00505601200c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8217</meta:user-defined>
    <meta:user-defined meta:name="OVERHEIDop.GmbID/DC.identifier">gmb-2024-388217</meta:user-defined>
    <meta:user-defined meta:name="OVERHEIDop.versieInformatie"/>
  </office:meta>
</office:document-meta>
</file>