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bouwen van 16 appartementen op de locatie Prunuslaan 25 te Dordrecht zaaknummer Z-24-44799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ouwen van 16 appartementen op de locatie Prunuslaan 2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8 oktober 2024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7842</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7842</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7842</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bouwen van 16 appartementen op de locatie Prunuslaan 25 te Dordrecht zaaknummer Z-24-447997</meta:user-defined>
    <meta:user-defined meta:name="DCTERMS.W3CDTF/DCTERMS.available">2024-09-11</meta:user-defined>
    <meta:user-defined meta:name="DCTERMS.W3CDTF/OVERHEIDop.jaargang">2024</meta:user-defined>
    <meta:user-defined meta:name="OVERHEIDop.publicationIssue">387842</meta:user-defined>
    <meta:user-defined meta:name="OVERHEIDop.GmbID/DC.identifier">gmb-2024-387842</meta:user-defined>
    <meta:user-defined meta:name="OVERHEIDop.versieInformatie"/>
  </office:meta>
</office:document-meta>
</file>