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6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augustus 2024 is een melding ontvangen waarvoor geen vergunningsplicht geldt voor de locatie Julianastraat 116RD, 5104ET Dongen. De melding is geregistreerd onder zaaknummer Z2024-00001175. De melding betreft:</text:p>
            <text:p text:style-name="common-al">- Sloopmelding dakbedekking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7403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7403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7403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175</meta:user-defined>
    <meta:user-defined meta:name="DCTERMS.abstract">Julianastraat 116RD, 5104ET Dongen</meta:user-defined>
    <dc:language>nl</dc:language>
    <meta:user-defined meta:name="OVERHEIDop.locatietype/OVERHEIDop.gebiedsmarkering">Vlak</meta:user-defined>
    <meta:user-defined meta:name="DC.title">Ontvangst melding, : 26 augustus 2024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7403</meta:user-defined>
    <meta:user-defined meta:name="OVERHEIDop.GmbID/DC.identifier">gmb-2024-387403</meta:user-defined>
    <meta:user-defined meta:name="OVERHEIDop.versieInformatie"/>
  </office:meta>
</office:document-meta>
</file>