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8 sept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september 2024 is een melding ontvangen waarvoor geen vergunningsplicht geldt voor de locatie Parkeervak Schoolsticht 81, 5102GD Dongen. De melding is geregistreerd onder zaaknummer Z2024-00001231. De melding betreft:</text:p>
            <text:p text:style-name="common-al">- plaatsen van een container 19-9 tot 2-10-2024 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6938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6938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6938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4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231</meta:user-defined>
    <meta:user-defined meta:name="DCTERMS.abstract">Parkeervak Schoolsticht 81, 5102GD Dongen</meta:user-defined>
    <dc:language>nl</dc:language>
    <meta:user-defined meta:name="OVERHEIDop.locatietype/OVERHEIDop.gebiedsmarkering">Punt</meta:user-defined>
    <meta:user-defined meta:name="DC.title">Ontvangst melding, : 8 september 2024</meta:user-defined>
    <meta:user-defined meta:name="DCTERMS.W3CDTF/DCTERMS.available">2024-09-11</meta:user-defined>
    <meta:user-defined meta:name="DCTERMS.W3CDTF/OVERHEIDop.jaargang">2024</meta:user-defined>
    <meta:user-defined meta:name="OVERHEIDop.publicationIssue">386938</meta:user-defined>
    <meta:user-defined meta:name="OVERHEIDop.GmbID/DC.identifier">gmb-2024-386938</meta:user-defined>
    <meta:user-defined meta:name="OVERHEIDop.versieInformatie"/>
  </office:meta>
</office:document-meta>
</file>