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Hensbroekstraat 2, 1507 LJ Zaandam - het bouwen van een aanbouw aan de achter- en zijgevel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4446 - het bouwen van een aanbouw aan de achter- en zijgevel van de woning op de locatie Hensbroekstraat 2, 1507 LJ Zaandam</text:p>
            <text:p text:style-name="common-al">Aanvraag ontvangen: 30-08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6562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56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6562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4446</meta:user-defined>
    <dc:language>nl</dc:language>
    <meta:user-defined meta:name="OVERHEIDop.locatietype/OVERHEIDop.gebiedsmarkering">Punt</meta:user-defined>
    <meta:user-defined meta:name="DC.title">Aanvraag omgevingsvergunning - Hensbroekstraat 2, 1507 LJ Zaandam - het bouwen van een aanbouw aan de achter- en zijgevel van de woning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6562</meta:user-defined>
    <meta:user-defined meta:name="OVERHEIDop.GmbID/DC.identifier">gmb-2024-386562</meta:user-defined>
    <meta:user-defined meta:name="OVERHEIDop.versieInformatie"/>
  </office:meta>
</office:document-meta>
</file>