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transparante en wegschuifbare balkonbeglazing,Amazonestroom 106, 2721EP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6-09-2024 een besluit verzonden op de aanvraag met zaaknummer 2024-112872 voor het plaatsen van transparante en wegschuifbare balkonbeglazing op locatie Amazonestroom 106, 2721EP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6226</text:span><text:line-break/><text:date style:data-style-name="dag" text:fixed="true" text:date-value="2024-09-10"/><text:line-break/><text:date style:data-style-name="jaar" text:fixed="true" text:date-value="2024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226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226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12872</meta:user-defined>
    <meta:user-defined meta:name="DCTERMS.abstract">het plaatsen van transparante en wegschuifbare balkonbeglaz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besluit Omgevingsvergunning voor het plaatsen van transparante en wegschuifbare balkonbeglazing,Amazonestroom 106, 2721EP Zoetermeer</meta:user-defined>
    <meta:user-defined meta:name="DCTERMS.W3CDTF/DCTERMS.available">2024-09-10</meta:user-defined>
    <meta:user-defined meta:name="DCTERMS.W3CDTF/OVERHEIDop.jaargang">2024</meta:user-defined>
    <meta:user-defined meta:name="OVERHEIDop.publicationIssue">386226</meta:user-defined>
    <meta:user-defined meta:name="OVERHEIDop.GmbID/DC.identifier">gmb-2024-386226</meta:user-defined>
    <meta:user-defined meta:name="OVERHEIDop.versieInformatie"/>
  </office:meta>
</office:document-meta>
</file>