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tinyhouse , Zwilbroekseweg kavel 6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januari 2024 is een aanvraag ontvangen voor het bouwen van een tinyhouse op locatie Zwilbroekseweg kavel 6 Eibergen. De aanvraag is geregistreerd onder zaaknummerZ2024-00000052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423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423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423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4-00000052</meta:user-defined>
    <meta:user-defined meta:name="DCTERMS.abstract">Betreft: Aanvraag op locatie Zwilbroekseweg kavel 6 Eiber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bouwen van een tinyhouse , Zwilbroekseweg kavel 6 Eibergen</meta:user-defined>
    <meta:user-defined meta:name="DCTERMS.W3CDTF/DCTERMS.available">2024-01-24</meta:user-defined>
    <meta:user-defined meta:name="DCTERMS.W3CDTF/OVERHEIDop.jaargang">2024</meta:user-defined>
    <meta:user-defined meta:name="OVERHEIDop.publicationIssue">38423</meta:user-defined>
    <meta:user-defined meta:name="OVERHEIDop.GmbID/DC.identifier">gmb-2024-38423</meta:user-defined>
    <meta:user-defined meta:name="OVERHEIDop.versieInformatie"/>
  </office:meta>
</office:document-meta>
</file>