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-Vennep, Griseldalaan 2, 2152 JA, aanvraag brandveilig gebruik van het pand, 04-09-2024, DSO nummer 20240904005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4161</text:span><text:line-break/><text:date style:data-style-name="dag" text:fixed="true" text:date-value="2024-09-09"/><text:line-break/><text:date style:data-style-name="jaar" text:fixed="true" text:date-value="2024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161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161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Aangevraagde omgevingsvergunning, Nieuw-Vennep, Griseldalaan 2, 2152 JA, aanvraag brandveilig gebruik van het pand, 04-09-2024, DSO nummer 2024090400523.</meta:user-defined>
    <meta:user-defined meta:name="DCTERMS.W3CDTF/DCTERMS.available">2024-09-09</meta:user-defined>
    <meta:user-defined meta:name="DCTERMS.W3CDTF/OVERHEIDop.jaargang">2024</meta:user-defined>
    <meta:user-defined meta:name="OVERHEIDop.publicationIssue">384161</meta:user-defined>
    <meta:user-defined meta:name="OVERHEIDop.GmbID/DC.identifier">gmb-2024-384161</meta:user-defined>
    <meta:user-defined meta:name="OVERHEIDop.versieInformatie"/>
  </office:meta>
</office:document-meta>
</file>