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bouw overkapping over rijbak, Jan van Arkelweg 6 8015PX Zwolle [Zaaknummer 0193ESUITE1788412024]</text:p>
      <text:section text:name="zakelijke-mededeling_id1-3-2" text:style-name="zakelijke-mededeling">
        <text:section text:name="zakelijke-mededeling-tekst_id1-3-2-1" text:style-name="zakelijke-mededeling-tekst">
          <text:section text:name="tekst_id1-3-2-1-1" text:style-name="tekst">
            <text:p text:style-name="common-al">Ontvangstdatum: 01-09-2024</text:p>
            <text:p text:style-name="common-al">Locatie: Jan van Arkelweg 6 8015PX Zwolle</text:p>
            <text:p text:style-name="common-al">Zaakomschrijving: het bouwen van een overkapping over een rijbak</text:p>
            <text:p text:style-name="common-al">Zaaknummer: 0193ESUITE1788412024</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8841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8841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4125</text:span><text:line-break/><text:date style:data-style-name="dag" text:fixed="true" text:date-value="2024-09-09"/><text:line-break/><text:date style:data-style-name="jaar" text:fixed="true" text:date-value="2024-09-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4125</text:span><text:date style:data-style-name="nicedate" text:fixed="true" text:date-value="2024-09-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4125</text:span><text:date style:data-style-name="nicedate" text:fixed="true" text:date-value="2024-09-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788412024</meta:user-defined>
    <meta:user-defined meta:name="DCTERMS.abstract">het bouwen van een overkapping over een rijbak</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bouw overkapping over rijbak, Jan van Arkelweg 6 8015PX Zwolle [Zaaknummer 0193ESUITE1788412024]</meta:user-defined>
    <meta:user-defined meta:name="DCTERMS.W3CDTF/DCTERMS.available">2024-09-09</meta:user-defined>
    <meta:user-defined meta:name="DCTERMS.W3CDTF/OVERHEIDop.jaargang">2024</meta:user-defined>
    <meta:user-defined meta:name="OVERHEIDop.publicationIssue">384125</meta:user-defined>
    <meta:user-defined meta:name="OVERHEIDop.GmbID/DC.identifier">gmb-2024-384125</meta:user-defined>
    <meta:user-defined meta:name="OVERHEIDop.versieInformatie"/>
  </office:meta>
</office:document-meta>
</file>