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onstructie Pottebakker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BvdB11062024)</text:p>
            <text:p text:style-name="common-al">Burgemeester en wethouders van de gemeente Oosterhout; </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e Pottebakkerstraat gecategoriseerd is als erftoegangsweg (ETW) met een maximum rijsnelheid van 30 km/u;</text:p>
            <text:p text:style-name="common-al">- dat met de reconstructie tot doel is gesteld om het onderhoudsniveau weer op orde te brengen en verbeteringen door te voeren op het gebied van parkeren, verkeersveiligheid en toegankelijkheid;</text:p>
            <text:p text:style-name="common-al">- dat er inspraak is geweest op het ontwerp van de reconstructie en dat het college op 7 mei 2024 het ontwerp heeft vastgesteld;</text:p>
            <text:p text:style-name="common-al">- dat er in de Pottebakkerstraat, nabij huisnummer 17, tegen de Van Liedekerkestraat, er reeds een verplichte rijrichting is ingesteld over een zeer korte afstand;</text:p>
            <text:p text:style-name="common-al">- dat er met regelmaat tegen de verplichte rijrichting in wordt gereden;</text:p>
            <text:p text:style-name="common-al">- dat er met de nieuwe inrichting van de Pottebakkerstraat voldoende parkeergelegenheid wordt aangebracht, dat wil zeggen dat de geboden capaciteit voorziet in de vraag;</text:p>
            <text:p text:style-name="common-al">- dat er na de herinrichting aanleiding tot parkeren op de rijbaan kan ontstaan in de Pottebakkerstraat aan de zijde van huisnummers 8 t/m 26 (even) wat belemmerend kan werken in de toegankelijkheid van tegenoverliggende parkeervakken en de toegankelijkheid van de straat voor gemotoriseerd verkeer;</text:p>
            <text:p text:style-name="common-al">- het daarom wenselijk is geparkeerde auto’s ter plaatse te voorkomen;</text:p>
            <text:p text:style-name="common-al">- dat door de huidige verplichte rijrichting op de rijbaan achter de adressen Van Liedekerkestraat 10 t/m 20 (even) een aantal garages een beperkte bereikbaarheid hebben;</text:p>
            <text:p text:style-name="common-al">- het daarom wenselijk is de verplichte rijrichting pas ná de meest noordelijke garage te laten ingaan;</text:p>
            <text:p text:style-name="common-al">- dat de maatregel (gelet op artikel 2 van de Wegenverkeerswet) strekt tot:</text:p>
            <text:p text:style-name="common-al">o het verzekeren van de veiligheid op de weg;</text:p>
            <text:p text:style-name="common-al">o het instandhouden van de weg en het waarborgen van de bruikbaarheid daarvan;</text:p>
            <text:p text:style-name="common-al">o het zoveel mogelijk waarborgen van de vrijheid van het verkeer;</text:p>
            <text:p text:style-name="common-al">- dat overleg met de politie heeft plaatsgevonden, waarin de politie akkoord gaat met onderstaand besluit;</text:p>
            <text:p text:style-name="common-al">- dat genoemd wegvak in beheer is bij de gemeente Oosterhout.</text:p>
            <text:p text:style-name="common-al">Besluiten tot het:</text:p>
            <text:p text:style-name="common-al">- verlengen van de verplichte rijrichting (uitgezonderd (brom)fietsen) in de Pottebakkerstraat, ter hoogte van huisnummers 17 t/m 21; oneven) over een lengte van ongeveer 20 meter, startend vanaf de Van Liedekerkestraat, uitgezonderd voor (brom)fietsen.</text:p>
            <text:p text:style-name="common-al">- Instellen van een eenzijdig parkeerverbod in de Pottebakkerstraat, aan de zijde van de even huisnummers vanaf de Van Liedekerkestraat tot aan de Kanaalstraat;</text:p>
            <text:p text:style-name="common-al">- Inkorten van de verplichte rijrichting (uitgezonderd (brom)fietsen) op de rijbaan achter de adressen Van Liedekerkestraat 10 t/m 20, ten noorden van het adres Van Liedekerkestraat 10 en op de parallelweg Van Liedekerkestraat, huisnummers 10 t/m 32 over een afstand van ongeveer 40 meter.</text:p>
            <text:p text:style-name="common-al">Door het aanbrengen van de volgende verkeersborden:</text:p>
            <text:p text:style-name="common-al">- 3 x E1 (parkeerverbod);</text:p>
            <text:p text:style-name="common-al">- 1 x onderbord OB502 (2 pijlen wijzend naar links en rechts);</text:p>
            <text:p text:style-name="common-al">- 1 x onderbord OB54 (uitgezonderd (brom)fietsen))</text:p>
            <text:p text:style-name="common-al">- 1 x E9 (parkeren vergunninghouders) (aanvulling op bestaand)</text:p>
            <text:p text:style-name="common-al">- 1 x C2 + onderbord “na 50m”</text:p>
            <text:p text:style-name="common-al">- 1 x onderbord “uitgezonderd bestemmingsverkeer” onder bord C18(2,3m)</text:p>
            <text:p text:style-name="common-al">Door het verplaatsen van de volgende verkeersborden:</text:p>
            <text:p text:style-name="common-al">- 1 x C2 over een afstand van ongeveer 20 meter in westelijke richting;</text:p>
            <text:p text:style-name="common-al">- 1 x C3 over een afstand van ongeveer 40 meter in noordelijke richting;</text:p>
            <text:p text:style-name="common-al">Door het verwijderen van de volgende verkeersborden:</text:p>
            <text:p text:style-name="common-al">- 1 x C3 (eenrichtingsweg) (overbodig)</text:p>
            <text:p text:style-name="last-al">,zoals aangegeven op de tekening in de bijlage van dit besluit en overeenkomstig de voorwaarden in de BABW.</text:p>
            <text:p text:style-name="tekst_bottom"/>
          </text:section>
        </text:section>
        <text:section text:name="regeling-sluiting_id1-3-2-3" text:style-name="regeling-sluiting">
          <text:section text:name="ondertekening_id1-3-2-3-1">
            <text:p><text:span text:style-name="functie">Oosterhout, 5 september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83297</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297</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3297</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reconstructie  - Pottebakk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7794</meta:user-defined>
    <meta:user-defined meta:name="DCTERMS.abstract">VKB rec. Pottebakkerstraat</meta:user-defined>
    <meta:user-defined meta:name="OVERHEIDop.verkeersbordcode">C2</meta:user-defined>
    <meta:user-defined meta:name="OVERHEIDop.verkeersbordcode">C18</meta:user-defined>
    <meta:user-defined meta:name="OVERHEIDop.verkeersbordcode">E1</meta:user-defined>
    <meta:user-defined meta:name="OVERHEIDop.verkeersbordcode">E9</meta:user-defined>
    <dc:language>nl</dc:language>
    <meta:user-defined meta:name="OVERHEIDop.locatietype/OVERHEIDop.gebiedsmarkering">Punt</meta:user-defined>
    <meta:user-defined meta:name="OVERHEIDop.locatietype/OVERHEIDop.gebiedsmarkering">Punt</meta:user-defined>
    <meta:user-defined meta:name="DC.title">Reconstructie Pottebakkerstraat</meta:user-defined>
    <meta:user-defined meta:name="OVERHEIDop.datumEindeReactietermijn">2024-10-23</meta:user-defined>
    <meta:user-defined meta:name="OVERHEIDop.terinzageleggingBG">https://www.oosterhout.nl/parkeren-vervoer-en-wegen/vervoer/verkeer/verkeersbesluiten</meta:user-defined>
    <meta:user-defined meta:name="DCTERMS.W3CDTF/DCTERMS.available">2024-09-11</meta:user-defined>
    <meta:user-defined meta:name="OVERHEIDop.externeBijlage">Bijlage vkb Reconstructie Pottebakkerstraat|exb-2024-34604</meta:user-defined>
    <meta:user-defined meta:name="DCTERMS.W3CDTF/OVERHEIDop.jaargang">2024</meta:user-defined>
    <meta:user-defined meta:name="OVERHEIDop.publicationIssue">383297</meta:user-defined>
    <meta:user-defined meta:name="OVERHEIDop.GmbID/DC.identifier">gmb-2024-383297</meta:user-defined>
    <meta:user-defined meta:name="OVERHEIDop.versieInformatie"/>
  </office:meta>
</office:document-meta>
</file>