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Boetelerveld, Nieuw Venn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AW Onderhoud B.V.</text:p>
            <text:p text:style-name="common-al">Zaaknummer: 13091794</text:p>
            <text:p text:style-name="common-al">DSO nummer: 2024083000438</text:p>
            <text:p text:style-name="common-al">Ontvangstdatum melding: 30-08-2024</text:p>
            <text:p text:style-name="common-al">Namens: Gemeente Haarlemmermeer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3242</text:span><text:line-break/><text:date style:data-style-name="dag" text:fixed="true" text:date-value="2024-09-09"/><text:line-break/><text:date style:data-style-name="jaar" text:fixed="true" text:date-value="2024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3242</text:span><text:date style:data-style-name="nicedate" text:fixed="true" text:date-value="2024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3242</text:span><text:date style:data-style-name="nicedate" text:fixed="true" text:date-value="2024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3096982</meta:user-defined>
    <meta:user-defined meta:name="DCTERMS.abstract">Bekendmaking van Gemeente Haarlemmermeer</meta:user-defined>
    <dc:language>nl</dc:language>
    <meta:user-defined meta:name="OVERHEIDop.locatietype/OVERHEIDop.gebiedsmarkering">Punt</meta:user-defined>
    <meta:user-defined meta:name="DC.title">Melding toepassen grond en baggerspecie - Boetelerveld, Nieuw Vennep</meta:user-defined>
    <meta:user-defined meta:name="DCTERMS.W3CDTF/DCTERMS.available">2024-09-09</meta:user-defined>
    <meta:user-defined meta:name="DCTERMS.W3CDTF/OVERHEIDop.jaargang">2024</meta:user-defined>
    <meta:user-defined meta:name="OVERHEIDop.publicationIssue">383242</meta:user-defined>
    <meta:user-defined meta:name="OVERHEIDop.GmbID/DC.identifier">gmb-2024-383242</meta:user-defined>
    <meta:user-defined meta:name="OVERHEIDop.versieInformatie"/>
  </office:meta>
</office:document-meta>
</file>