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 septem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september 2024 is een melding ontvangen waarvoor geen vergunningsplicht geldt voor de locatie Oranjeplein 44, 5104HJ Dongen. De melding is geregistreerd onder zaaknummer Z2024-00001213. De melding betreft:</text:p>
            <text:p text:style-name="common-al">- Buurtbarbecue 21-09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81476</text:span><text:line-break/><text:date style:data-style-name="dag" text:fixed="true" text:date-value="2024-09-06"/><text:line-break/><text:date style:data-style-name="jaar" text:fixed="true" text:date-value="2024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1476</text:span><text:date style:data-style-name="nicedate" text:fixed="true" text:date-value="2024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1476</text:span><text:date style:data-style-name="nicedate" text:fixed="true" text:date-value="2024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3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1213</meta:user-defined>
    <meta:user-defined meta:name="DCTERMS.abstract">Oranjeplein 44, 5104HJ Dongen</meta:user-defined>
    <dc:language>nl</dc:language>
    <meta:user-defined meta:name="OVERHEIDop.locatietype/OVERHEIDop.gebiedsmarkering">Punt</meta:user-defined>
    <meta:user-defined meta:name="DC.title">Ontvangst melding, : 2 september 2024</meta:user-defined>
    <meta:user-defined meta:name="DCTERMS.W3CDTF/DCTERMS.available">2024-09-06</meta:user-defined>
    <meta:user-defined meta:name="DCTERMS.W3CDTF/OVERHEIDop.jaargang">2024</meta:user-defined>
    <meta:user-defined meta:name="OVERHEIDop.publicationIssue">381476</meta:user-defined>
    <meta:user-defined meta:name="OVERHEIDop.GmbID/DC.identifier">gmb-2024-381476</meta:user-defined>
    <meta:user-defined meta:name="OVERHEIDop.versieInformatie"/>
  </office:meta>
</office:document-meta>
</file>