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mmerdenplein 1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RVV, Locatie: Remmerdenplein 102 1106AK AmsterdamRemmerdenplein 102</text:p>
            <text:p text:style-name="common-al">Looptijd :25-09-2024 t/m 25-09-2024</text:p>
            <text:p text:style-name="common-al">Verzonden naar aanvrager op: 03-09-2024</text:p>
            <text:p text:style-name="common-al">Kenmerk gemeente: Z/24/2818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81874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287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287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287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18744</meta:user-defined>
    <meta:user-defined meta:name="DCTERMS.abstract">Object,RVV, Remmerdenplein 102 1106AK, 20240925, Remmerdenplein 102</meta:user-defined>
    <dc:language>nl</dc:language>
    <meta:user-defined meta:name="OVERHEIDop.locatietype/OVERHEIDop.gebiedsmarkering">Punt</meta:user-defined>
    <meta:user-defined meta:name="DC.title">Besluit apv vergunning Verleend - Remmerdenplein 102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1287</meta:user-defined>
    <meta:user-defined meta:name="OVERHEIDop.GmbID/DC.identifier">gmb-2024-381287</meta:user-defined>
    <meta:user-defined meta:name="OVERHEIDop.versieInformatie"/>
  </office:meta>
</office:document-meta>
</file>