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kapverdieping met dakkapel aan de voor- en achterzijde, Laurens Reaalstraat 50, 3531GP Utrecht, GU-Z2024-00095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rens Reaalstraat 50, 3531GP Utrecht</text:p>
            <text:p text:style-name="common-al">GU-Z2024-0009531</text:p>
            <text:p text:style-name="common-al">Toelichting: het bouwen van een kapverdieping met dakkapel aan de voor- en achterzijde</text:p>
            <text:p text:style-name="common-al">Datum besluit: 2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191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91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91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9531</meta:user-defined>
    <meta:user-defined meta:name="DCTERMS.abstract">Verleende Omgevingsvergunning, het bouwen van een kapverdieping met dakkapel aan de voor- en achterzijde, Laurens Reaalstraat 50, 3531GP Utrecht, GU-Z2024-0009531</meta:user-defined>
    <dc:language>nl</dc:language>
    <meta:user-defined meta:name="DC.title">Verleende Omgevingsvergunning, het bouwen van een kapverdieping met dakkapel aan de voor- en achterzijde, Laurens Reaalstraat 50, 3531GP Utrecht, GU-Z2024-0009531</meta:user-defined>
    <meta:user-defined meta:name="OVERHEIDop.datumEindeReactietermijn">2024-10-15</meta:user-defined>
    <meta:user-defined meta:name="OVERHEIDop.terinzageleggingBG">https://jeleefomgeving.nl/inzien/002220647/6368d661-6a17-11ef-a340-00505601200c</meta:user-defined>
    <meta:user-defined meta:name="OVERHEIDop.locatietype/OVERHEIDop.gebiedsmarkering">GeometrieRef</meta:user-defined>
    <meta:user-defined meta:name="DCTERMS.W3CDTF/DCTERMS.available">2024-09-05</meta:user-defined>
    <meta:user-defined meta:name="DCTERMS.W3CDTF/OVERHEIDop.jaargang">2024</meta:user-defined>
    <meta:user-defined meta:name="OVERHEIDop.externeBijlage">Afwijkvergunning|exb-2024-34449</meta:user-defined>
    <meta:user-defined meta:name="OVERHEIDop.publicationIssue">381191</meta:user-defined>
    <meta:user-defined meta:name="OVERHEIDop.GmbID/DC.identifier">gmb-2024-381191</meta:user-defined>
    <meta:user-defined meta:name="OVERHEIDop.versieInformatie"/>
  </office:meta>
</office:document-meta>
</file>