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een hekwerk, Svend Asmussenpad 1, 3543GM Utrecht, GU-Z2024-00109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vend Asmussenpad 1, 3543GM Utrecht</text:p>
            <text:p text:style-name="common-al">GU-Z2024-0010900</text:p>
            <text:p text:style-name="common-al">Toelichting: het bouwen een hekwerk</text:p>
            <text:p text:style-name="common-al">Datum besluit: 28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187</text:span><text:line-break/><text:date style:data-style-name="dag" text:fixed="true" text:date-value="2024-09-05"/><text:line-break/><text:date style:data-style-name="jaar" text:fixed="true" text:date-value="2024-09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87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1187</text:span><text:date style:data-style-name="nicedate" text:fixed="true" text:date-value="2024-09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900</meta:user-defined>
    <meta:user-defined meta:name="DCTERMS.abstract">Verleende Omgevingsvergunning, het bouwen een hekwerk, Svend Asmussenpad 1, 3543GM Utrecht, GU-Z2024-0010900</meta:user-defined>
    <dc:language>nl</dc:language>
    <meta:user-defined meta:name="DC.title">Verleende Omgevingsvergunning, het bouwen een hekwerk, Svend Asmussenpad 1, 3543GM Utrecht, GU-Z2024-0010900</meta:user-defined>
    <meta:user-defined meta:name="OVERHEIDop.datumEindeReactietermijn">2024-10-15</meta:user-defined>
    <meta:user-defined meta:name="OVERHEIDop.terinzageleggingBG">https://jeleefomgeving.nl/inzien/002220647/d59a86f5-6a14-11ef-a33b-0050560122a3</meta:user-defined>
    <meta:user-defined meta:name="OVERHEIDop.locatietype/OVERHEIDop.gebiedsmarkering">GeometrieRef</meta:user-defined>
    <meta:user-defined meta:name="DCTERMS.W3CDTF/DCTERMS.available">2024-09-05</meta:user-defined>
    <meta:user-defined meta:name="DCTERMS.W3CDTF/OVERHEIDop.jaargang">2024</meta:user-defined>
    <meta:user-defined meta:name="OVERHEIDop.externeBijlage">Afwijkvergunning|exb-2024-34448</meta:user-defined>
    <meta:user-defined meta:name="OVERHEIDop.publicationIssue">381187</meta:user-defined>
    <meta:user-defined meta:name="OVERHEIDop.GmbID/DC.identifier">gmb-2024-381187</meta:user-defined>
    <meta:user-defined meta:name="OVERHEIDop.versieInformatie"/>
  </office:meta>
</office:document-meta>
</file>