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van bouw- en sloopafval - Hermanus van der Tuukhof 1-1t/m 7-2, 2-1 t/m 24-4, 30-1 t/m 48-4 - Jacob Geelstraat 29-1 t/m 47-4, 53-1 t/m 71-4, 73-1 t/m 79-2 en Jacob Geelstraat 49,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mobiel breken van metsel puin in de periode van 26-08-2024 tot 24-11-2024, met een totaal van 10 breekdagen</text:p>
            <text:p text:style-name="common-al">Aanvrager: Sando Puinrecycling B.V.</text:p>
            <text:p text:style-name="common-al">Zaaknummer: 13015981</text:p>
            <text:p text:style-name="common-al">DSO nummer: 2024080500377</text:p>
            <text:p text:style-name="common-al">Ontvangstdatum melding: 05-08-2024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463</text:span><text:line-break/><text:date style:data-style-name="dag" text:fixed="true" text:date-value="2024-09-05"/><text:line-break/><text:date style:data-style-name="jaar" text:fixed="true" text:date-value="2024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0463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0463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3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097352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Melding mobiel breken van bouw- en sloopafval - Hermanus van der Tuukhof 1-1t/m 7-2, 2-1 t/m 24-4, 30-1 t/m 48-4 - Jacob Geelstraat 29-1 t/m 47-4, 53-1 t/m 71-4, 73-1 t/m 79-2 en Jacob Geelstraat 49, Amsterdam</meta:user-defined>
    <meta:user-defined meta:name="DCTERMS.W3CDTF/DCTERMS.available">2024-09-05</meta:user-defined>
    <meta:user-defined meta:name="DCTERMS.W3CDTF/OVERHEIDop.jaargang">2024</meta:user-defined>
    <meta:user-defined meta:name="OVERHEIDop.publicationIssue">380463</meta:user-defined>
    <meta:user-defined meta:name="OVERHEIDop.GmbID/DC.identifier">gmb-2024-380463</meta:user-defined>
    <meta:user-defined meta:name="OVERHEIDop.versieInformatie"/>
  </office:meta>
</office:document-meta>
</file>