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4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4 is een melding ontvangen waarvoor geen vergunningsplicht geldt voor de locatie J.J. Slauerhoffstraat 4, 5103PN Dongen. De melding is geregistreerd onder zaaknummer Z2024-00001112. De melding betreft:</text:p>
            <text:p text:style-name="common-al">- burendag 21/9/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0043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043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043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112</meta:user-defined>
    <meta:user-defined meta:name="DCTERMS.abstract">J.J. Slauerhoffstraat 4, 5103PN Dongen</meta:user-defined>
    <dc:language>nl</dc:language>
    <meta:user-defined meta:name="OVERHEIDop.locatietype/OVERHEIDop.gebiedsmarkering">Punt</meta:user-defined>
    <meta:user-defined meta:name="DC.title">Ontvangst melding, : 14 augustus 2024</meta:user-defined>
    <meta:user-defined meta:name="DCTERMS.W3CDTF/DCTERMS.available">2024-09-05</meta:user-defined>
    <meta:user-defined meta:name="DCTERMS.W3CDTF/OVERHEIDop.jaargang">2024</meta:user-defined>
    <meta:user-defined meta:name="OVERHEIDop.publicationIssue">380043</meta:user-defined>
    <meta:user-defined meta:name="OVERHEIDop.GmbID/DC.identifier">gmb-2024-380043</meta:user-defined>
    <meta:user-defined meta:name="OVERHEIDop.versieInformatie"/>
  </office:meta>
</office:document-meta>
</file>