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Leimuiderbrug, Weteringweg 1, 2155 MV, realiseren van een nieuw te bouwen bijgebouw, verzenddatum 02-09-2024, zaaknummer 039411260522, DSO nummer 202408090055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/beroep</text:p>
            <text:p text:style-name="last-al">Het indienen van een bezwaar- en/of beroepschrift is hierbij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0005</text:span><text:line-break/><text:date style:data-style-name="dag" text:fixed="true" text:date-value="2024-09-05"/><text:line-break/><text:date style:data-style-name="jaar" text:fixed="true" text:date-value="2024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0005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0005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9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aanvraag omgevingsvergunning, Leimuiderbrug, Weteringweg 1, 2155 MV, realiseren van een nieuw te bouwen bijgebouw, verzenddatum 02-09-2024, zaaknummer 039411260522, DSO nummer 2024080900559.</meta:user-defined>
    <meta:user-defined meta:name="DCTERMS.W3CDTF/DCTERMS.available">2024-09-05</meta:user-defined>
    <meta:user-defined meta:name="DCTERMS.W3CDTF/OVERHEIDop.jaargang">2024</meta:user-defined>
    <meta:user-defined meta:name="OVERHEIDop.publicationIssue">380005</meta:user-defined>
    <meta:user-defined meta:name="OVERHEIDop.GmbID/DC.identifier">gmb-2024-380005</meta:user-defined>
    <meta:user-defined meta:name="OVERHEIDop.versieInformatie"/>
  </office:meta>
</office:document-meta>
</file>