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Braakdijk R 24ROOD, 1509 BK Zaandam - vervangen vlonder+schuur, bouw fietsenschuur, plaatsen 2 afmeerpalen+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4095 - vervangen vlonder+schuur, bouw fietsenschuur, plaatsen 2 afmeerpalen+beschoeiing op de locatie Braakdijk R 24ROOD, 1509 BK Zaandam</text:p>
            <text:p text:style-name="common-al">Aanvraag ontvangen: 15-08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686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68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68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4095</meta:user-defined>
    <dc:language>nl</dc:language>
    <meta:user-defined meta:name="OVERHEIDop.locatietype/OVERHEIDop.gebiedsmarkering">Punt</meta:user-defined>
    <meta:user-defined meta:name="DC.title">Aanvraag omgevingsvergunning - Braakdijk R 24ROOD, 1509 BK Zaandam - vervangen vlonder+schuur, bouw fietsenschuur, plaatsen 2 afmeerpalen+beschoeiing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8686</meta:user-defined>
    <meta:user-defined meta:name="OVERHEIDop.GmbID/DC.identifier">gmb-2024-378686</meta:user-defined>
    <meta:user-defined meta:name="OVERHEIDop.versieInformatie"/>
  </office:meta>
</office:document-meta>
</file>