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ubbelstraat 5, 8561 BC Balk: Verlenging beslistermijn aangevraagde omgevingsvergunning bouwen van 9 appartementen en 9 bergingen . (Z.7952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Dubbelstraat 5, 8561 BC Balk </text:span>
          </text:p>
            <text:p text:style-name="common-al">Op 02-09-2024 heeft de gemeente de beslistermijn voor een aangevraagde omgevingsvergunning voor de Dubbelstraat 5, 8561 BC Balk verlengd met maximaal zes weken. De uiterste datum waarop de gemeente een besluit moet nemen is nu 03-10-2024. De aanvraag betreft het bouwen van 9 appartementen en 9 bergingen .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78379</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379</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8379</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795252</meta:user-defined>
    <dc:language>nl</dc:language>
    <meta:user-defined meta:name="OVERHEIDop.locatietype/OVERHEIDop.gebiedsmarkering">Vlak</meta:user-defined>
    <meta:user-defined meta:name="DC.title">Dubbelstraat 5, 8561 BC Balk: Verlenging beslistermijn aangevraagde omgevingsvergunning bouwen van 9 appartementen en 9 bergingen . (Z.795252)</meta:user-defined>
    <meta:user-defined meta:name="DCTERMS.W3CDTF/DCTERMS.available">2024-09-04</meta:user-defined>
    <meta:user-defined meta:name="DCTERMS.W3CDTF/OVERHEIDop.jaargang">2024</meta:user-defined>
    <meta:user-defined meta:name="OVERHEIDop.publicationIssue">378379</meta:user-defined>
    <meta:user-defined meta:name="OVERHEIDop.GmbID/DC.identifier">gmb-2024-378379</meta:user-defined>
    <meta:user-defined meta:name="OVERHEIDop.versieInformatie"/>
  </office:meta>
</office:document-meta>
</file>