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Oostzijde 1, 1502 BB Zaandam, Peperstraat 18 t/m 80 Zaandam, Peperstraat 67 t/m 129 Zaandam, Peperstraat 1 t/m 63 Zaandam - het afwijken van het bestemmingsplan ten beh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8012 - het afwijken van het bestemmingsplan ten behoeve van het bouwen van 217 woningen - met commerciële ruimten en horeca op de begane grond - op de locatie Oostzijde 1, 1502 BB Zaandam, Peperstraat 18 t/m 80 Zaandam, Peperstraat 67 t/m 129 Zaandam, Peperstraat 1 t/m 63 Zaandam</text:p>
            <text:p text:style-name="common-al">Aanvraag ontvangen: 29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812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812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812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402801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 - Oostzijde 1, 1502 BB Zaandam, Peperstraat 18 t/m 80 Zaandam, Peperstraat 67 t/m 129 Zaandam, Peperstraat 1 t/m 63 Zaandam - het afwijken van het bestemmingsplan ten beho</meta:user-defined>
    <meta:user-defined meta:name="DCTERMS.W3CDTF/DCTERMS.available">2024-01-24</meta:user-defined>
    <meta:user-defined meta:name="DCTERMS.W3CDTF/OVERHEIDop.jaargang">2024</meta:user-defined>
    <meta:user-defined meta:name="OVERHEIDop.publicationIssue">37812</meta:user-defined>
    <meta:user-defined meta:name="OVERHEIDop.GmbID/DC.identifier">gmb-2024-37812</meta:user-defined>
    <meta:user-defined meta:name="OVERHEIDop.versieInformatie"/>
  </office:meta>
</office:document-meta>
</file>