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Ringweg A10-Zuid / A4 t.p.v. Knooppunt De Nieuwe Meer, Amsterdam - het bouwen van een wegviaduct en het daarop geplaatste geluidsschermdee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wegviaduct KNM19 en het daarop geplaatste geluidsschermdeel GS23. Dit is onderdeel van het project Zuidasdok</text:p>
            <text:p text:style-name="common-al">Op deze aanvraag is de coördinatieregeling van de Algemene wet bestuursrecht (afdeling 3.5) van toepassing. Dit volgt uit de Omgevingswet (artikel 5.45 lid 2 en artikel 16.7). De minister van Infrastructuur en Waterstaat coördineert de voorbereiding van het op de aanvraag te nemen besluit.</text:p>
            <text:p text:style-name="common-al">Aanvrager: v.o.f. TriAX KNM</text:p>
            <text:p text:style-name="common-al">Zaaknummer: 13081911</text:p>
            <text:p text:style-name="common-al">DSO nummer: 2024082301077</text:p>
            <text:p text:style-name="common-al">Ontvangstdatum aanvraag: 23-08-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008</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008</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008</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085351</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Ringweg A10-Zuid / A4 t.p.v. Knooppunt De Nieuwe Meer, Amsterdam - het bouwen van een wegviaduct en het daarop geplaatste geluidsschermdeel</meta:user-defined>
    <meta:user-defined meta:name="DCTERMS.W3CDTF/DCTERMS.available">2024-09-04</meta:user-defined>
    <meta:user-defined meta:name="DCTERMS.W3CDTF/OVERHEIDop.jaargang">2024</meta:user-defined>
    <meta:user-defined meta:name="OVERHEIDop.publicationIssue">378008</meta:user-defined>
    <meta:user-defined meta:name="OVERHEIDop.GmbID/DC.identifier">gmb-2024-378008</meta:user-defined>
    <meta:user-defined meta:name="OVERHEIDop.versieInformatie"/>
  </office:meta>
</office:document-meta>
</file>