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Z - het bouwen van een derde bouwlaag (dakopbouw), Paramaribostraat 100, 3531KT Utrecht,  GU-Z2024-00174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amaribostraat 100, 3531KT Utrecht</text:p>
            <text:p text:style-name="common-al">GU-Z2024-0017427</text:p>
            <text:p text:style-name="common-al">Toelichting: Z - het bouwen van een derde bouwlaag (dakopbouw)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7509</text:span><text:line-break/><text:date style:data-style-name="dag" text:fixed="true" text:date-value="2024-09-04"/><text:line-break/><text:date style:data-style-name="jaar" text:fixed="true" text:date-value="2024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7509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7509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17427</meta:user-defined>
    <meta:user-defined meta:name="DCTERMS.abstract">Verlenging beslistermijn omgevingsvergunning, Z - het bouwen van een derde bouwlaag (dakopbouw), Paramaribostraat 100, 3531KT Utrecht,  GU-Z2024-0017427</meta:user-defined>
    <dc:language>nl</dc:language>
    <meta:user-defined meta:name="OVERHEIDop.locatietype/OVERHEIDop.gebiedsmarkering">Vlak</meta:user-defined>
    <meta:user-defined meta:name="DC.title">Verlenging beslistermijn omgevingsvergunning, Z - het bouwen van een derde bouwlaag (dakopbouw), Paramaribostraat 100, 3531KT Utrecht,  GU-Z2024-0017427</meta:user-defined>
    <meta:user-defined meta:name="DCTERMS.W3CDTF/DCTERMS.available">2024-09-04</meta:user-defined>
    <meta:user-defined meta:name="DCTERMS.W3CDTF/OVERHEIDop.jaargang">2024</meta:user-defined>
    <meta:user-defined meta:name="OVERHEIDop.publicationIssue">377509</meta:user-defined>
    <meta:user-defined meta:name="OVERHEIDop.GmbID/DC.identifier">gmb-2024-377509</meta:user-defined>
    <meta:user-defined meta:name="OVERHEIDop.versieInformatie"/>
  </office:meta>
</office:document-meta>
</file>