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eteeltstraat 20 1097W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enkelglas door HR++ beglazing op de locatie Brinkstraat 25-123, Ploegstraat 22-56, Veeteeltstraat 20-78 en Weidestraat 1-15 te Amsterdam.</text:p>
            <text:p text:style-name="common-al">Zaakadres: Veeteeltstraat 20 1097WV Amsterdam</text:p>
            <text:p text:style-name="common-al">Datum ontvangst: 05-08-2024</text:p>
            <text:p text:style-name="common-al">Zaaknummer: Z2024-022643</text:p>
            <text:p text:style-name="common-al">DSO-nummer: 20240805008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279</text:span><text:line-break/><text:date style:data-style-name="dag" text:fixed="true" text:date-value="2024-09-03"/><text:line-break/><text:date style:data-style-name="jaar" text:fixed="true" text:date-value="2024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279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279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22643</meta:user-defined>
    <meta:user-defined meta:name="DCTERMS.abstract">vervangen van enkelglas door HR++ beglazing op de locatie Brinkstraat 25-123, Ploegstraat 22-56, Veeteeltstraat 20-78 en Weidestraat 1-1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eteeltstraat 20 1097WV Amsterdam</meta:user-defined>
    <meta:user-defined meta:name="DCTERMS.W3CDTF/DCTERMS.available">2024-09-03</meta:user-defined>
    <meta:user-defined meta:name="DCTERMS.W3CDTF/OVERHEIDop.jaargang">2024</meta:user-defined>
    <meta:user-defined meta:name="OVERHEIDop.publicationIssue">377279</meta:user-defined>
    <meta:user-defined meta:name="OVERHEIDop.GmbID/DC.identifier">gmb-2024-377279</meta:user-defined>
    <meta:user-defined meta:name="OVERHEIDop.versieInformatie"/>
  </office:meta>
</office:document-meta>
</file>