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bouwen van een ambulancepost, Domela Nieuwenhuisweg (tegenover het meer 46) te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ouwen van een ambulancepost op het perceel Domela Nieuwenhuisweg (tegenover Het Meer 46) te Heerenveen (29-08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76490</text:span><text:line-break/><text:date style:data-style-name="dag" text:fixed="true" text:date-value="2024-09-03"/><text:line-break/><text:date style:data-style-name="jaar" text:fixed="true" text:date-value="2024-09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6490</text:span><text:date style:data-style-name="nicedate" text:fixed="true" text:date-value="2024-09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6490</text:span><text:date style:data-style-name="nicedate" text:fixed="true" text:date-value="2024-09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6388</meta:user-defined>
    <dc:language>nl</dc:language>
    <meta:user-defined meta:name="OVERHEIDop.locatietype/OVERHEIDop.gebiedsmarkering">Vlak</meta:user-defined>
    <meta:user-defined meta:name="DC.title">AANVRAAG OMGEVINGSVERGUNNING, bouwen van een ambulancepost, Domela Nieuwenhuisweg (tegenover het meer 46) te Heerenveen</meta:user-defined>
    <meta:user-defined meta:name="DCTERMS.W3CDTF/DCTERMS.available">2024-09-03</meta:user-defined>
    <meta:user-defined meta:name="DCTERMS.W3CDTF/OVERHEIDop.jaargang">2024</meta:user-defined>
    <meta:user-defined meta:name="OVERHEIDop.publicationIssue">376490</meta:user-defined>
    <meta:user-defined meta:name="OVERHEIDop.GmbID/DC.identifier">gmb-2024-376490</meta:user-defined>
    <meta:user-defined meta:name="OVERHEIDop.versieInformatie"/>
  </office:meta>
</office:document-meta>
</file>