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ijdelijke voorzetwand aan de gevel t.b.v. geluidsreductie, Jaarbeursplein 6, 3521AL Utrecht, GU-Z2024-0023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arbeursplein 6, 3521AL Utrecht</text:p>
            <text:p text:style-name="common-al">GU-Z2024-0023027</text:p>
            <text:p text:style-name="common-al">Toelichting: het bouwen van een tijdelijke voorzetwand aan de gevel t.b.v. geluidsreductie</text:p>
            <text:p text:style-name="common-al">Datum besluit: 28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295</text:span><text:line-break/><text:date style:data-style-name="dag" text:fixed="true" text:date-value="2024-09-03"/><text:line-break/><text:date style:data-style-name="jaar" text:fixed="true" text:date-value="2024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295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295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3027</meta:user-defined>
    <meta:user-defined meta:name="DCTERMS.abstract">Verleende Omgevingsvergunning, het bouwen van een tijdelijke voorzetwand aan de gevel t.b.v. geluidsreductie, Jaarbeursplein 6, 3521AL Utrecht, GU-Z2024-0023027</meta:user-defined>
    <dc:language>nl</dc:language>
    <meta:user-defined meta:name="OVERHEIDop.locatietype/OVERHEIDop.gebiedsmarkering">Vlak</meta:user-defined>
    <meta:user-defined meta:name="DC.title">Verleende Omgevingsvergunning, het bouwen van een tijdelijke voorzetwand aan de gevel t.b.v. geluidsreductie, Jaarbeursplein 6, 3521AL Utrecht, GU-Z2024-0023027</meta:user-defined>
    <meta:user-defined meta:name="OVERHEIDop.datumEindeReactietermijn">2024-10-11</meta:user-defined>
    <meta:user-defined meta:name="OVERHEIDop.terinzageleggingBG">https://jeleefomgeving.nl/inzien/002220647/922a7359-66a2-11ef-a340-00505601200c</meta:user-defined>
    <meta:user-defined meta:name="DCTERMS.W3CDTF/DCTERMS.available">2024-09-03</meta:user-defined>
    <meta:user-defined meta:name="DCTERMS.W3CDTF/OVERHEIDop.jaargang">2024</meta:user-defined>
    <meta:user-defined meta:name="OVERHEIDop.publicationIssue">376295</meta:user-defined>
    <meta:user-defined meta:name="OVERHEIDop.GmbID/DC.identifier">gmb-2024-376295</meta:user-defined>
    <meta:user-defined meta:name="OVERHEIDop.versieInformatie"/>
  </office:meta>
</office:document-meta>
</file>