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Vijfhuizen, Groeneweg 7, 2141 XC, bouwen van een tuinhuis 27-08-2024, DSO nummer 2024082700668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5692</text:span><text:line-break/><text:date style:data-style-name="dag" text:fixed="true" text:date-value="2024-09-02"/><text:line-break/><text:date style:data-style-name="jaar" text:fixed="true" text:date-value="2024-09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5692</text:span><text:date style:data-style-name="nicedate" text:fixed="true" text:date-value="2024-09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5692</text:span><text:date style:data-style-name="nicedate" text:fixed="true" text:date-value="2024-09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0/xml/MC-DRP-OmgevingsvergunningAanvraa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, Vijfhuizen, Groeneweg 7, 2141 XC, bouwen van een tuinhuis 27-08-2024, DSO nummer 2024082700668.</meta:user-defined>
    <meta:user-defined meta:name="DCTERMS.W3CDTF/DCTERMS.available">2024-09-02</meta:user-defined>
    <meta:user-defined meta:name="DCTERMS.W3CDTF/OVERHEIDop.jaargang">2024</meta:user-defined>
    <meta:user-defined meta:name="OVERHEIDop.publicationIssue">375692</meta:user-defined>
    <meta:user-defined meta:name="OVERHEIDop.GmbID/DC.identifier">gmb-2024-375692</meta:user-defined>
    <meta:user-defined meta:name="OVERHEIDop.versieInformatie"/>
  </office:meta>
</office:document-meta>
</file>