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gehandicaptenparkeerplaats Mathilda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1072024)</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op het parkeerterrein in de Mathildastraat een parkeerplaats aan te wijzen als individuele gehandicaptenparkeerplaats, het parkeervak gelegen tegenover de ingang van het Gezondheidscentrum Oosterhout;</text:p>
            <text:p text:style-name="common-al">• cliënten van het gezondheidscentrum zijn niet altijd mobiel genoeg om een lange afstand te lopen;</text:p>
            <text:p text:style-name="common-al">• de dichtstbij gelegen algemene gehandicaptenparkeerplaats is té ver lopen (meer dan 100 meter); </text:p>
            <text:p text:style-name="common-al">• op dit parkeerterrein ligt momenteel géén algemene gehandicaptenparkeerplaats;</text:p>
            <text:p text:style-name="common-al">• dat overleg met de politie heeft plaatsgevonden, waarin de politie akkoord gaat met onderstaand besluit;</text:p>
            <text:p text:style-name="common-al">• dat genoemde weggedeelte in beheer is bij de gemeente Oosterhout.</text:p>
            <text:p text:style-name="common-al">Besluiten:</text:p>
            <text:p text:style-name="common-al">• in de Mathildastraat, op het parkeerterrein achter de Albert Heijn, één parkeerplaats aan te wijzen als individuele gehandicaptenparkeerplaats.</text:p>
            <text:p text:style-name="common-al">Door:</text:p>
            <text:p text:style-name="common-al">• het plaatsen van het bord E6, gehandicaptenparkeerplaats,</text:p>
            <text:p text:style-name="last-al">een en ander overeenkomstig tekening “Algemene gehandicaptenparkeerplaats Mathildastraat ”.</text:p>
            <text:p text:style-name="tekst_bottom"/>
          </text:section>
        </text:section>
        <text:section text:name="regeling-sluiting_id1-3-2-3" text:style-name="regeling-sluiting">
          <text:section text:name="ondertekening_id1-3-2-3-1">
            <text:p><text:span text:style-name="functie">Oosterhout, 29 augustus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75251</text:span><text:line-break/><text:date style:data-style-name="dag" text:fixed="true" text:date-value="2024-09-04"/><text:line-break/><text:date style:data-style-name="jaar" text:fixed="true" text:date-value="2024-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251</text:span><text:date style:data-style-name="nicedate" text:fixed="true" text:date-value="2024-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251</text:span><text:date style:data-style-name="nicedate" text:fixed="true" text:date-value="2024-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aanleg algemene gehandicaptenparkeerplaats - Mathilda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0406</meta:user-defined>
    <meta:user-defined meta:name="DCTERMS.abstract">VKB AGPP Mathildastraat</meta:user-defined>
    <meta:user-defined meta:name="OVERHEIDop.verkeersbordcode">E6</meta:user-defined>
    <dc:language>nl</dc:language>
    <meta:user-defined meta:name="OVERHEIDop.locatietype/OVERHEIDop.gebiedsmarkering">Punt</meta:user-defined>
    <meta:user-defined meta:name="DC.title">Algemene gehandicaptenparkeerplaats Mathildastraat</meta:user-defined>
    <meta:user-defined meta:name="OVERHEIDop.datumEindeReactietermijn">2024-10-16</meta:user-defined>
    <meta:user-defined meta:name="OVERHEIDop.terinzageleggingBG">https://www.oosterhout.nl/parkeren-vervoer-en-wegen/vervoer/verkeer/verkeersbesluiten</meta:user-defined>
    <meta:user-defined meta:name="DCTERMS.W3CDTF/DCTERMS.available">2024-09-04</meta:user-defined>
    <meta:user-defined meta:name="DCTERMS.W3CDTF/OVERHEIDop.jaargang">2024</meta:user-defined>
    <meta:user-defined meta:name="OVERHEIDop.publicationIssue">375251</meta:user-defined>
    <meta:user-defined meta:name="OVERHEIDop.GmbID/DC.identifier">gmb-2024-375251</meta:user-defined>
    <meta:user-defined meta:name="OVERHEIDop.versieInformatie"/>
  </office:meta>
</office:document-meta>
</file>