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or de gemeente Noardeast-Fryslâ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Gemeente Noardeast-Fryslân, door de gemeente Noardeast-Fryslân, het organiseren van de Lampex Dantumadiel op 27 september 2024 van 19.00 - 04.00 uur en 28 september 2024 van 11.00 - 19.00 uur (besluit is verzonden op 3 september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4997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99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99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49</meta:user-defined>
    <dc:language>nl</dc:language>
    <meta:user-defined meta:name="OVERHEIDop.locatietype/OVERHEIDop.gebiedsmarkering">Gemeente</meta:user-defined>
    <meta:user-defined meta:name="DC.title">Evenementenvergunning door de gemeente Noardeast-Fryslân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4997</meta:user-defined>
    <meta:user-defined meta:name="OVERHEIDop.GmbID/DC.identifier">gmb-2024-374997</meta:user-defined>
    <meta:user-defined meta:name="OVERHEIDop.versieInformatie"/>
  </office:meta>
</office:document-meta>
</file>