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melstraat 77 1106D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Wamelstraat 77 1106DM Amsterdam</text:p>
            <text:p text:style-name="common-al">Omschrijving: het kappen van een boom in de achteruin van de woning</text:p>
            <text:p text:style-name="common-al">Datum ontvangst: 26-11-2023</text:p>
            <text:p text:style-name="common-al">Zaaknummer: Z2023-ZO001552</text:p>
            <text:p text:style-name="common-al">OLO nummer: 797588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94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94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ZO001552</meta:user-defined>
    <meta:user-defined meta:name="DCTERMS.abstract">het kappen van een boom in de achteruin van de woning</meta:user-defined>
    <dc:language>nl</dc:language>
    <meta:user-defined meta:name="OVERHEIDop.locatietype/OVERHEIDop.gebiedsmarkering">Punt</meta:user-defined>
    <meta:user-defined meta:name="DC.title">Aanvraag omgevingsvergunning Wamelstraat 77 1106DM Amsterdam</meta:user-defined>
    <meta:user-defined meta:name="DCTERMS.W3CDTF/DCTERMS.available">2024-01-23</meta:user-defined>
    <meta:user-defined meta:name="DCTERMS.W3CDTF/OVERHEIDop.jaargang">2024</meta:user-defined>
    <meta:user-defined meta:name="OVERHEIDop.externeBijlage">Zuidoost_202401_GFO_ZAKEN_126180097_18012024165...|exb-2024-3404</meta:user-defined>
    <meta:user-defined meta:name="OVERHEIDop.publicationIssue">37494</meta:user-defined>
    <meta:user-defined meta:name="OVERHEIDop.GmbID/DC.identifier">gmb-2024-37494</meta:user-defined>
    <meta:user-defined meta:name="OVERHEIDop.versieInformatie"/>
  </office:meta>
</office:document-meta>
</file>