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't Zand, tusssen nummer 44 en 46,  GU-Z2024-00162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't Zand, tusssen nummer 44 en 46</text:p>
            <text:p text:style-name="common-al">GU-Z2024-0016210</text:p>
            <text:p text:style-name="common-al">Toelichting: het bouwen van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4260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260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4260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GU-Z2024-0016210</meta:user-defined>
    <meta:user-defined meta:name="DCTERMS.abstract">Verlenging beslistermijn omgevingsvergunning, het bouwen van een woning, 't Zand, tusssen nummer 44 en 46,  GU-Z2024-0016210</meta:user-defined>
    <dc:language>nl</dc:language>
    <meta:user-defined meta:name="OVERHEIDop.locatietype/OVERHEIDop.gebiedsmarkering">Vlak</meta:user-defined>
    <meta:user-defined meta:name="DC.title">Verlenging beslistermijn omgevingsvergunning, het bouwen van een woning, 't Zand, tusssen nummer 44 en 46,  GU-Z2024-0016210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4260</meta:user-defined>
    <meta:user-defined meta:name="OVERHEIDop.GmbID/DC.identifier">gmb-2024-374260</meta:user-defined>
    <meta:user-defined meta:name="OVERHEIDop.versieInformatie"/>
  </office:meta>
</office:document-meta>
</file>