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eeuwenstraat 7 het plaatsen van een aanbouw met overkapping zijkant woning aan Leeuwenstraat 7, 4901 H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Leeuwenstraat 7, 4901 HA Oosterhout,</text:span> Leeuwenstraat 7 het plaatsen van een aanbouw met overkapping zijkant woning (1053339 ontvangen 28-08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3339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4254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254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254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339</meta:user-defined>
    <dc:language>nl</dc:language>
    <meta:user-defined meta:name="OVERHEIDop.locatietype/OVERHEIDop.gebiedsmarkering">Punt</meta:user-defined>
    <meta:user-defined meta:name="DC.title">Aanvraag vergunning voor Leeuwenstraat 7 het plaatsen van een aanbouw met overkapping zijkant woning aan Leeuwenstraat 7, 4901 HA Oosterhout</meta:user-defined>
    <meta:user-defined meta:name="DCTERMS.W3CDTF/DCTERMS.available">2024-09-05</meta:user-defined>
    <meta:user-defined meta:name="DCTERMS.W3CDTF/OVERHEIDop.jaargang">2024</meta:user-defined>
    <meta:user-defined meta:name="OVERHEIDop.publicationIssue">374254</meta:user-defined>
    <meta:user-defined meta:name="OVERHEIDop.GmbID/DC.identifier">gmb-2024-374254</meta:user-defined>
    <meta:user-defined meta:name="OVERHEIDop.versieInformatie"/>
  </office:meta>
</office:document-meta>
</file>