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office:automatic-styles>
  <office:body>
    <office:text>
      <text:p text:style-name="new_page_staatscourant"/>
      <text:p text:style-name="single-kop-titel">Voorgenomen levering van onroerende zaken door de gemeente Smallingerland aan Woningcorporatie Accolade en Woningcorporatie WoonFriesland voor de bouw van sociale huurwoningen</text:p>
      <text:section text:name="zakelijke-mededeling_id1-3-2" text:style-name="zakelijke-mededeling">
        <text:section text:name="zakelijke-mededeling-tekst_id1-3-2-1" text:style-name="zakelijke-mededeling-tekst">
          <text:section text:name="tekst_id1-3-2-1-1" text:style-name="tekst">
            <text:p text:style-name="common-al">De gemeente Smallingerland heeft als uitwerking van het Convenant met de woningcorporaties in Smallingerland overeenstemming bereikt met Woningcorporatie Accolade over de verkoop en levering van (stroken) grond gelegen aan Handwerkerszijde 46 te Drachten. Het betreft gedeeltes van de percelen kadastraal bekend gemeente Drachten, sectie A, nummer 15741 gedeeltelijk, ter grootte van circa 850 m² en de percelen Drachten , sectie A, nummers 6383, 9533 en 9532 ter grootte van respectievelijk 980 m², 1070 m² en 5725 m², bestemd voor de realisatie van sociale huurwoningen binnen het gebied De Swetten. </text:p>
            <text:p text:style-name="common-al">Daarnaast gaat het om over de verkoop en levering van (stroken) grond gelegen aan Handwerkerszijde 44 te Drachten. Het betreft (gedeeltes van) de percelen kadastraal bekend gemeente Drachten, sectie A, nummer 7612, ter grootte van circa 3010 m² en Drachten , sectie A, nummer 6418 ter grootte van 4010 m², bestemd voor de realisatie van sociale huurwoningen binnen het gebied De Swetten.</text:p>
            <text:p text:style-name="common-al">De gemeente Smallingerland heeft als uitwerking van het Convenant met de woningcorporaties in Smallingerland tevens overeenstemming bereikt met Woningcorporatie WoonFriesland over de verkoop en levering van stroken grond gelegen aan de Zanding te Drachten. Het betreft (gedeeltes van) de percelen kadastraal bekend gemeente Drachten, sectie A, nummer 10370 gedeeltelijk, ter grootte van circa 4350 m² en Drachten , sectie A, nummer 8312 ter grootte van 2925 m², bestemd voor de realisatie van sociale huurwoningen binnen het gebied De Swetten. </text:p>
            <text:p text:style-name="common-al">Daarnaast gaat het over de verkoop en levering van stroken grond gelegen aan de Schuitemakerswal te Drachten. Het betreft het perceel kadastraal bekend gemeente Drachten, sectie A, nummer 6749, ter grootte van circa 9300 m², bestemd voor de realisatie van sociale huurwoningen binnen het gebied De Swetten. </text:p>
            <text:p text:style-name="common-al">De gemeente Smallingerland is van mening dat Accolade en WoonFriesland de enige serieuze gegadigden zijn om de voormelde bij de gemeente in eigendom zijnde onroerende zaken te kopen, aangezien:</text:p>
            <text:list text:style-name="id1-3-2-1-1-6">
              <text:list-item text:style-override="id1-3-2-1-1-6-1">
                <text:number>-</text:number>
                <text:p text:style-name="al">de gemeente met deze woningcorporaties in de 'Meerjarige afspraken 2020 – 2025 over de sociale huursector in de gemeente Smallingerland' afspraken heeft gemaakt om voldoende woongelegenheid te bevorderen voor diverse doelgroepen in de sociale huursector;</text:p>
              </text:list-item>
              <text:list-item text:style-override="id1-3-2-1-1-6-2">
                <text:number>-</text:number>
                <text:p text:style-name="al">de gemeente prestatie afspraken heeft met de woningcorporaties, over de bouw van 300 woningen in de gemeente;</text:p>
              </text:list-item>
              <text:list-item text:style-override="id1-3-2-1-1-6-3">
                <text:number>-</text:number>
                <text:p text:style-name="al">de gemeente deze specifieke locatie hiertoe heeft aangewezen in de Ontwikkelstrategie d.d. 9 maart 2021;</text:p>
              </text:list-item>
              <text:list-item text:style-override="id1-3-2-1-1-6-4">
                <text:number>-</text:number>
                <text:p text:style-name="al">Accolade en WoonFriesland in het kader van de uitvoering van de Ontwikkelstrategie een woningbouw ontwikkeling gaat uitvoeren dat past in het woonbeleid én de daarin aangegeven sociale huur woningen gaat bouwen.</text:p>
              </text:list-item>
              <text:list-item text:style-override="id1-3-2-1-1-6-5">
                <text:number>-</text:number>
                <text:p text:style-name="al">De gemeenteraad op 24 juni 2024 kennis heeft genomen van het voorkeurscenario en aan het college de opdracht heeft gegeven de transformatie van de locaties voort te zetten. De uitwerking van de plannen en de benodigde grondtransacties vallen binnen dat kader.</text:p>
              </text:list-item>
              <text:list-item text:style-override="id1-3-2-1-1-6-6">
                <text:number>-</text:number>
                <text:p text:style-name="al">De gewenste woningbouwontwikkeling op de grond van de gemeente komt en het noodzakelijk is dat de grond onder de nieuw te bouwen woningen in eigendom komt van de woningcorporatie.</text:p>
              </text:list-item>
            </text:list>
            <text:p text:style-name="common-al">Mocht een belanghebbende bezwaren hebben tegen de verkoop van de gemeentelijke gronden aan Accolade dan wel WoonFriesland, dan dient hij die bezwaren binnen 20 kalenderdagen na publicatie van dit bericht, derhalve uiterlijk op 24 september 2024 kenbaar te maken door middel van het instellen van een kort geding, aanhangig te maken bij de voorzieningenrechter van de rechtbank Noord-Nederland. Indien u niet binnen voormelde termijn een kort geding aanhangig heeft gemaakt, wordt u geacht uw rechten ter zake te hebben verwerkt. </text:p>
            <text:p text:style-name="common-al">Bij gebreke van het tijdig en gemotiveerd bericht vervalt het recht tegen al het voornoemde in rechte op te komen en/of daarop enige vordering tot schadevergoeding of welke andere aanspraak dan ook te baseren, althans heeft u uw rechten daarop verwerkt. De gemeente Smallingerland en Woningcorporaties Accolade en WoonFriesland zouden immers onredelijk worden benadeeld indien pas na deze (duidelijk kenbaar gemaakte) termijn alsnog tegen het voornemen respectievelijk het aangaan van de overeenkomst(en) zou worden opgekomen.</text:p>
            <text:p text:style-name="common-al">Voor nadere inlichtingen kunt u zich wenden tot Marjan Hazebroek: <text:span text:style-name="nadrukondlijn">m.hazebroek@smallingerland.nl</text:span>.</text:p>
            <text:p text:style-name="common-al">Gepubliceerd op 04-09-2024</text:p>
            <text:p text:style-name="last-al">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3802</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802</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802</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5/xml/MC-DRP-Voorlichting-Web-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Voorgenomen levering van onroerende zaken door de gemeente Smallingerland aan Woningcorporatie Accolade en Woningcorporatie WoonFriesland voor de bouw van sociale huurwoningen</meta:user-defined>
    <meta:user-defined meta:name="DCTERMS.W3CDTF/DCTERMS.available">2024-09-04</meta:user-defined>
    <meta:user-defined meta:name="DCTERMS.W3CDTF/OVERHEIDop.jaargang">2024</meta:user-defined>
    <meta:user-defined meta:name="OVERHEIDop.publicationIssue">373802</meta:user-defined>
    <meta:user-defined meta:name="OVERHEIDop.GmbID/DC.identifier">gmb-2024-373802</meta:user-defined>
    <meta:user-defined meta:name="OVERHEIDop.versieInformatie"/>
  </office:meta>
</office:document-meta>
</file>