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Boomstraat 58-H 1015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omstraat 58-62, Amsterdam Renoveren van het dak</text:p>
            <text:p text:style-name="common-al">Besluit verzonden op: 27-08-2024</text:p>
            <text:p text:style-name="common-al">Zaakadres: Boomstraat 58-H 1015LD Amsterdam</text:p>
            <text:p text:style-name="common-al">Zaaknummer: Z2024-017930</text:p>
            <text:p text:style-name="common-al">DSO-nummer: 202407030137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079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079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079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7930</meta:user-defined>
    <meta:user-defined meta:name="DCTERMS.abstract">Boomstraat 58-62, Amsterdam Renoveren van het d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 Boomstraat 58-H 1015LD Amsterdam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2079</meta:user-defined>
    <meta:user-defined meta:name="OVERHEIDop.GmbID/DC.identifier">gmb-2024-372079</meta:user-defined>
    <meta:user-defined meta:name="OVERHEIDop.versieInformatie"/>
  </office:meta>
</office:document-meta>
</file>