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oomstraat 58-H 1015L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Boomstraat 58-62, Amsterdam Renoveren van het dak</text:p>
            <text:p text:style-name="common-al">Zaakadres: Boomstraat 58-H 1015LD Amsterdam</text:p>
            <text:p text:style-name="common-al">Datum ontvangst: 03-07-2024</text:p>
            <text:p text:style-name="common-al">Zaaknummer: Z2024-017930</text:p>
            <text:p text:style-name="common-al">DSO-nummer: 202407030137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069</text:span><text:line-break/><text:date style:data-style-name="dag" text:fixed="true" text:date-value="2024-08-29"/><text:line-break/><text:date style:data-style-name="jaar" text:fixed="true" text:date-value="2024-08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2069</text:span><text:date style:data-style-name="nicedate" text:fixed="true" text:date-value="2024-08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2069</text:span><text:date style:data-style-name="nicedate" text:fixed="true" text:date-value="2024-08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7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17930</meta:user-defined>
    <meta:user-defined meta:name="DCTERMS.abstract">Boomstraat 58-62, Amsterdam Renoveren van het dak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Boomstraat 58-H 1015LD Amsterdam</meta:user-defined>
    <meta:user-defined meta:name="DCTERMS.W3CDTF/DCTERMS.available">2024-08-29</meta:user-defined>
    <meta:user-defined meta:name="DCTERMS.W3CDTF/OVERHEIDop.jaargang">2024</meta:user-defined>
    <meta:user-defined meta:name="OVERHEIDop.publicationIssue">372069</meta:user-defined>
    <meta:user-defined meta:name="OVERHEIDop.GmbID/DC.identifier">gmb-2024-372069</meta:user-defined>
    <meta:user-defined meta:name="OVERHEIDop.versieInformatie"/>
  </office:meta>
</office:document-meta>
</file>