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herinrichten van Centraal Park en het bouwen van bruggen en vlonders, Centraal park Marseillepad 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7 augustus 2024 een besluit verzonden op de aanvraag met zaaknummer 2024-075865 voor het herinrichten van Centraal Park en het bouwen van bruggen en vlonders op locatie Centraal park Marseillepad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1933</text:span><text:line-break/><text:date style:data-style-name="dag" text:fixed="true" text:date-value="2024-08-29"/><text:line-break/><text:date style:data-style-name="jaar" text:fixed="true" text:date-value="2024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933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933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075865</meta:user-defined>
    <meta:user-defined meta:name="DCTERMS.abstract">het bouwen van bruggen, vlonders en renoveren van een gemeentelijk monume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herinrichten van Centraal Park en het bouwen van bruggen en vlonders, Centraal park Marseillepad te Zoetermeer.</meta:user-defined>
    <meta:user-defined meta:name="DCTERMS.W3CDTF/DCTERMS.available">2024-08-29</meta:user-defined>
    <meta:user-defined meta:name="DCTERMS.W3CDTF/OVERHEIDop.jaargang">2024</meta:user-defined>
    <meta:user-defined meta:name="OVERHEIDop.publicationIssue">371933</meta:user-defined>
    <meta:user-defined meta:name="OVERHEIDop.GmbID/DC.identifier">gmb-2024-371933</meta:user-defined>
    <meta:user-defined meta:name="OVERHEIDop.versieInformatie"/>
  </office:meta>
</office:document-meta>
</file>