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Hoge Herenweg 3 A te Marrum tot wegkruising Botniaweg - Ljouwerterdyk (N357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-08-2024 hebben burgemeester en wethouders van de gemeente Noardeast-Fryslân een aanvraag ontvangen voor een omgevingsvergunning op locatie Hoge Herenweg 3 A te Marrum tot wegkruising Botniaweg - Ljouwerterdyk (N357). De aanvraag is geregistreerd onder zaaknummer 2024-185537. De aanvraag betreft het aanleggen van een glasvezelverbinding van een bestaande telecommast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371817</text:span><text:line-break/><text:date style:data-style-name="dag" text:fixed="true" text:date-value="2024-09-04"/><text:line-break/><text:date style:data-style-name="jaar" text:fixed="true" text:date-value="2024-09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817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71817</text:span><text:date style:data-style-name="nicedate" text:fixed="true" text:date-value="2024-09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natuur</meta:user-defined>
    <meta:user-defined meta:name="OVERHEIDop.referentienummer">2024-185537</meta:user-defined>
    <meta:user-defined meta:name="DCTERMS.abstract">Aanvraag omgevingsvergunning voor het aanleggen van een glasvezelverbinding van een bestaande telecommast op locatie Hoge Herenweg 3 A te Marrum tot wegkruising Botniaweg - Ljouwerterdyk (N357)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OVERHEIDop.locatietype/OVERHEIDop.gebiedsmarkering">Vlak</meta:user-defined>
    <meta:user-defined meta:name="DC.title">Ontvangst aanvraag omgevingsvergunning Hoge Herenweg 3 A te Marrum tot wegkruising Botniaweg - Ljouwerterdyk (N357)</meta:user-defined>
    <meta:user-defined meta:name="DCTERMS.W3CDTF/DCTERMS.available">2024-09-04</meta:user-defined>
    <meta:user-defined meta:name="DCTERMS.W3CDTF/OVERHEIDop.jaargang">2024</meta:user-defined>
    <meta:user-defined meta:name="OVERHEIDop.publicationIssue">371817</meta:user-defined>
    <meta:user-defined meta:name="OVERHEIDop.GmbID/DC.identifier">gmb-2024-371817</meta:user-defined>
    <meta:user-defined meta:name="OVERHEIDop.versieInformatie"/>
  </office:meta>
</office:document-meta>
</file>