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46311377i3fbe5726-2277-485b-83f4-ba38363b343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Brouwersgracht, hoek Herenmarkt aanleg gehandicaptenparkeerplaats kenteken 12-PXB-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12-PXB-8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12-PXB-8 en het aanbrengen van ondersteunende markeringen (RVV 1990), in te stellen: een gehandicaptenparkeerplaats ter hoogte van perceel Brouwersgracht, hoek Herenmarkt (parkeervaknummer 121252488077)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0.34905660377358mm"><draw:image xlink:href="Pictures/Afbeelding546311377i3fbe5726-2277-485b-83f4-ba38363b3434.png" xlink:type="simple"/></draw:frame></text:p>
            </text:section></draw:text-box></draw:frame>
          </text:p>
            <text:p text:style-name="common-al">Amsterdam, 28 augustus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120</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120</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120</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rouwersgracht, hoek Herenmarkt aanleg gehandicaptenparkeerplaats kenteken 12-PXB-8 - Brouwersgracht, hoek Herenmark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rouwersgracht, hoek Herenmarkt aanleg gehandicaptenparkeerplaats kenteken 12-PXB-8</meta:user-defined>
    <meta:user-defined meta:name="OVERHEIDop.verkeersbordcode">E6</meta:user-defined>
    <dc:language>nl</dc:language>
    <meta:user-defined meta:name="OVERHEIDop.locatietype/OVERHEIDop.gebiedsmarkering">Punt</meta:user-defined>
    <meta:user-defined meta:name="DC.title">Amsterdam Centrum, verkeersbesluit Brouwersgracht, hoek Herenmarkt aanleg gehandicaptenparkeerplaats kenteken 12-PXB-8</meta:user-defined>
    <meta:user-defined meta:name="DCTERMS.W3CDTF/DCTERMS.available">2024-08-30</meta:user-defined>
    <meta:user-defined meta:name="DCTERMS.W3CDTF/OVERHEIDop.jaargang">2024</meta:user-defined>
    <meta:user-defined meta:name="OVERHEIDop.publicationIssue">371120</meta:user-defined>
    <meta:user-defined meta:name="OVERHEIDop.GmbID/DC.identifier">gmb-2024-371120</meta:user-defined>
    <meta:user-defined meta:name="OVERHEIDop.versieInformatie"/>
  </office:meta>
</office:document-meta>
</file>