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Burg vd Voort v Zijpln 42 te Utrecht,  HZ_WABO-23-390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 vd Voort v Zijpln 42 te Utrecht</text:p>
            <text:p text:style-name="common-al">HZ_WABO-23-39071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03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03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003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Burg vd Voort v Zijpln 42 te Utrecht,  HZ_WABO-23-39071</meta:user-defined>
    <meta:user-defined meta:name="DCTERMS.W3CDTF/DCTERMS.available">2024-01-23</meta:user-defined>
    <meta:user-defined meta:name="DCTERMS.W3CDTF/OVERHEIDop.jaargang">2024</meta:user-defined>
    <meta:user-defined meta:name="OVERHEIDop.publicationIssue">37003</meta:user-defined>
    <meta:user-defined meta:name="OVERHEIDop.GmbID/DC.identifier">gmb-2024-37003</meta:user-defined>
    <meta:user-defined meta:name="OVERHEIDop.versieInformatie"/>
  </office:meta>
</office:document-meta>
</file>