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op een uitbouw, Bankaplein 7 te Utrecht,  HZ_WABO-23-396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nkaplein 7 te Utrecht</text:p>
            <text:p text:style-name="common-al">HZ_WABO-23-39681</text:p>
            <text:p text:style-name="common-al">Toelichting: het bouwen van een dakterras op een uit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998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998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998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 op een uitbouw, Bankaplein 7 te Utrecht,  HZ_WABO-23-39681</meta:user-defined>
    <meta:user-defined meta:name="DCTERMS.W3CDTF/DCTERMS.available">2024-01-23</meta:user-defined>
    <meta:user-defined meta:name="DCTERMS.W3CDTF/OVERHEIDop.jaargang">2024</meta:user-defined>
    <meta:user-defined meta:name="OVERHEIDop.publicationIssue">36998</meta:user-defined>
    <meta:user-defined meta:name="OVERHEIDop.GmbID/DC.identifier">gmb-2024-36998</meta:user-defined>
    <meta:user-defined meta:name="OVERHEIDop.versieInformatie"/>
  </office:meta>
</office:document-meta>
</file>