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realiseren van een klein, vast raam in de zijgevel van de woning aan Peijerstraat 44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Peijerstraat 44, 6101 GE te Echt / Echt-Susteren / verzonden 21 augustus 2024 / het realiseren van een klein, vast raam in de zijgevel van de woning.</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9 augustus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69176</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176</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176</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realiseren van een klein, vast raam in de zijgevel van de woning aan Peijerstraat 44 te Echt</meta:user-defined>
    <meta:user-defined meta:name="DCTERMS.W3CDTF/DCTERMS.available">2024-08-29</meta:user-defined>
    <meta:user-defined meta:name="DCTERMS.W3CDTF/OVERHEIDop.jaargang">2024</meta:user-defined>
    <meta:user-defined meta:name="OVERHEIDop.publicationIssue">369176</meta:user-defined>
    <meta:user-defined meta:name="OVERHEIDop.GmbID/DC.identifier">gmb-2024-369176</meta:user-defined>
    <meta:user-defined meta:name="OVERHEIDop.versieInformatie"/>
  </office:meta>
</office:document-meta>
</file>